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reaming Outloud Pro" svg:font-family="Dreaming Outloud Pro" style:font-family-generic="script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3" style:parent-style-name="Normal" style:family="paragraph">
      <style:paragraph-properties fo:text-align="center"/>
      <style:text-properties style:font-name="Dreaming Outloud Pro" style:font-name-complex="Dreaming Outloud Pro" fo:color="#002060"/>
    </style:style>
    <style:style style:name="P4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5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6" style:parent-style-name="Normal" style:family="paragraph">
      <style:paragraph-properties fo:text-align="center" fo:margin-bottom="0in"/>
    </style:style>
    <style:style style:name="T7" style:parent-style-name="DefaultParagraphFont" style:family="text">
      <style:text-properties style:font-name="Dreaming Outloud Pro" style:font-name-complex="Dreaming Outloud Pro" fo:font-size="10pt" style:font-size-asian="10pt" style:font-size-complex="10pt"/>
    </style:style>
    <style:style style:name="T8" style:parent-style-name="DefaultParagraphFont" style:family="text">
      <style:text-properties style:font-name="Dreaming Outloud Pro" style:font-name-complex="Dreaming Outloud Pro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10" style:parent-style-name="Normal" style:family="paragraph">
      <style:paragraph-properties fo:margin-bottom="0in"/>
    </style:style>
    <style:style style:name="T11" style:parent-style-name="DefaultParagraphFont" style:family="text">
      <style:text-properties style:font-name="Dreaming Outloud Pro" style:font-name-complex="Dreaming Outloud Pro" fo:font-size="9pt" style:font-size-asian="9pt" style:font-size-complex="9pt"/>
    </style:style>
    <style:style style:name="T12" style:parent-style-name="DefaultParagraphFont" style:family="text">
      <style:text-properties style:font-name="Dreaming Outloud Pro" style:font-name-complex="Dreaming Outloud Pro" fo:font-size="9pt" style:font-size-asian="9pt" style:font-size-complex="9pt"/>
    </style:style>
    <style:style style:name="P13" style:parent-style-name="Normal" style:family="paragraph">
      <style:paragraph-properties fo:text-align="center" fo:margin-bottom="0in"/>
      <style:text-properties style:font-name="Dreaming Outloud Pro" style:font-name-complex="Dreaming Outloud Pro" fo:font-size="9pt" style:font-size-asian="9pt" style:font-size-complex="9pt"/>
    </style:style>
    <style:style style:name="P14" style:parent-style-name="Normal" style:family="paragraph">
      <style:paragraph-properties fo:text-align="center" fo:margin-bottom="0in"/>
      <style:text-properties style:font-name="Dreaming Outloud Pro" style:font-name-complex="Dreaming Outloud Pro" fo:font-size="9pt" style:font-size-asian="9pt" style:font-size-complex="9pt"/>
    </style:style>
    <style:style style:name="P15" style:parent-style-name="Normal" style:family="paragraph">
      <style:paragraph-properties fo:text-align="center"/>
      <style:text-properties style:font-name="Dreaming Outloud Pro" style:font-name-complex="Dreaming Outloud Pro" fo:color="#002060"/>
    </style:style>
    <style:style style:name="P16" style:parent-style-name="Normal" style:family="paragraph">
      <style:paragraph-properties fo:text-align="center"/>
      <style:text-properties style:font-name="Dreaming Outloud Pro" style:font-name-complex="Dreaming Outloud Pro" fo:color="#00B050"/>
    </style:style>
    <style:style style:name="P17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18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19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0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1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2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3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4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25" style:parent-style-name="Normal" style:family="paragraph">
      <style:paragraph-properties fo:text-align="center" fo:margin-bottom="0in"/>
      <style:text-properties style:font-name="Dreaming Outloud Pro" style:font-name-complex="Dreaming Outloud Pro" fo:color="#FFC000"/>
    </style:style>
    <style:style style:name="P26" style:parent-style-name="Normal" style:family="paragraph">
      <style:paragraph-properties fo:margin-bottom="0in"/>
    </style:style>
    <style:style style:name="T27" style:parent-style-name="DefaultParagraphFont" style:family="text">
      <style:text-properties style:font-name="Dreaming Outloud Pro" style:font-name-complex="Dreaming Outloud Pro" fo:color="#000000" fo:font-size="10pt" style:font-size-asian="10pt" style:font-size-complex="10pt"/>
    </style:style>
    <style:style style:name="T28" style:parent-style-name="DefaultParagraphFont" style:family="text">
      <style:text-properties style:font-name="Dreaming Outloud Pro" style:font-name-complex="Dreaming Outloud Pro" fo:color="#000000" fo:font-size="9pt" style:font-size-asian="9pt" style:font-size-complex="9pt"/>
    </style:style>
    <style:style style:name="P29" style:parent-style-name="Normal" style:family="paragraph">
      <style:paragraph-properties fo:text-align="center" fo:margin-bottom="0in"/>
      <style:text-properties style:font-name="Dreaming Outloud Pro" style:font-name-complex="Dreaming Outloud Pro" fo:color="#000000" fo:font-size="9pt" style:font-size-asian="9pt" style:font-size-complex="9pt"/>
    </style:style>
    <style:style style:name="P30" style:parent-style-name="Normal" style:family="paragraph">
      <style:paragraph-properties fo:text-align="center"/>
      <style:text-properties style:font-name="Dreaming Outloud Pro" style:font-name-complex="Dreaming Outloud Pro" fo:font-size="9pt" style:font-size-asian="9pt" style:font-size-complex="9pt"/>
    </style:style>
    <style:style style:name="P31" style:parent-style-name="Normal" style:family="paragraph">
      <style:paragraph-properties fo:text-align="center"/>
      <style:text-properties style:font-name="Dreaming Outloud Pro" style:font-name-complex="Dreaming Outloud Pro" fo:font-size="9pt" style:font-size-asian="9pt" style:font-size-complex="9pt"/>
    </style:style>
    <style:style style:name="P32" style:parent-style-name="Normal" style:family="paragraph">
      <style:paragraph-properties fo:text-align="center" fo:margin-bottom="0in"/>
      <style:text-properties style:font-name="Dreaming Outloud Pro" style:font-name-complex="Dreaming Outloud Pro" fo:color="#000000" fo:font-size="9pt" style:font-size-asian="9pt" style:font-size-complex="9pt"/>
    </style:style>
    <style:style style:name="P33" style:parent-style-name="Normal" style:family="paragraph">
      <style:paragraph-properties fo:text-align="center"/>
      <style:text-properties style:font-name="Dreaming Outloud Pro" style:font-name-complex="Dreaming Outloud Pro" fo:color="#00B0F0"/>
    </style:style>
    <style:style style:name="P34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35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36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37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38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39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40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41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42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43" style:parent-style-name="Normal" style:family="paragraph">
      <style:paragraph-properties fo:text-align="center" fo:margin-bottom="0in"/>
      <style:text-properties style:font-name="Dreaming Outloud Pro" style:font-name-complex="Dreaming Outloud Pro"/>
    </style:style>
    <style:style style:name="P44" style:parent-style-name="Normal" style:family="paragraph">
      <style:paragraph-properties fo:text-align="center" fo:margin-bottom="0in"/>
      <style:text-properties style:font-name="Dreaming Outloud Pro" style:font-name-complex="Dreaming Outloud Pro" fo:color="#FF0000" fo:font-size="11pt" style:font-size-asian="11pt" style:font-size-complex="11pt"/>
    </style:style>
    <style:style style:name="P45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46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47" style:parent-style-name="Normal" style:family="paragraph">
      <style:paragraph-properties fo:text-align="center" fo:margin-bottom="0in"/>
      <style:text-properties style:font-name="Dreaming Outloud Pro" style:font-name-complex="Dreaming Outloud Pro" fo:font-size="9pt" style:font-size-asian="9pt" style:font-size-complex="9pt"/>
    </style:style>
    <style:style style:name="P48" style:parent-style-name="Normal" style:family="paragraph">
      <style:paragraph-properties fo:text-align="center" fo:margin-bottom="0in"/>
      <style:text-properties style:font-name="Dreaming Outloud Pro" style:font-name-complex="Dreaming Outloud Pro" fo:color="#00B050" fo:font-size="11pt" style:font-size-asian="11pt" style:font-size-complex="11pt"/>
    </style:style>
    <style:style style:name="P49" style:parent-style-name="Normal" style:family="paragraph">
      <style:paragraph-properties fo:text-align="center" fo:margin-bottom="0in"/>
    </style:style>
    <style:style style:name="T50" style:parent-style-name="DefaultParagraphFont" style:family="text">
      <style:text-properties style:font-name="Dreaming Outloud Pro" style:font-name-complex="Dreaming Outloud Pro" fo:color="#FF0000" fo:font-size="10pt" style:font-size-asian="10pt" style:font-size-complex="10pt"/>
    </style:style>
    <style:style style:name="T51" style:parent-style-name="DefaultParagraphFont" style:family="text">
      <style:text-properties style:font-name="Dreaming Outloud Pro" style:font-name-complex="Dreaming Outloud Pro" fo:color="#000000" fo:font-size="10pt" style:font-size-asian="10pt" style:font-size-complex="10pt"/>
    </style:style>
    <style:style style:name="T52" style:parent-style-name="DefaultParagraphFont" style:family="text">
      <style:text-properties style:font-name="Dreaming Outloud Pro" style:font-name-complex="Dreaming Outloud Pro" fo:color="#FF0000" fo:font-size="10pt" style:font-size-asian="10pt" style:font-size-complex="10pt"/>
    </style:style>
    <style:style style:name="T53" style:parent-style-name="DefaultParagraphFont" style:family="text">
      <style:text-properties style:font-name="Dreaming Outloud Pro" style:font-name-complex="Dreaming Outloud Pro" fo:color="#000000" fo:font-size="10pt" style:font-size-asian="10pt" style:font-size-complex="10pt"/>
    </style:style>
    <style:style style:name="T54" style:parent-style-name="DefaultParagraphFont" style:family="text">
      <style:text-properties style:font-name="Dreaming Outloud Pro" style:font-name-complex="Dreaming Outloud Pro" fo:color="#FF0000" fo:font-size="10pt" style:font-size-asian="10pt" style:font-size-complex="10pt"/>
    </style:style>
    <style:style style:name="T55" style:parent-style-name="DefaultParagraphFont" style:family="text">
      <style:text-properties style:font-name="Dreaming Outloud Pro" style:font-name-complex="Dreaming Outloud Pro" fo:color="#000000" fo:font-size="10pt" style:font-size-asian="10pt" style:font-size-complex="10pt"/>
    </style:style>
    <style:style style:name="P56" style:parent-style-name="Normal" style:family="paragraph">
      <style:paragraph-properties fo:text-align="center" fo:margin-bottom="0in"/>
      <style:text-properties style:font-name="Dreaming Outloud Pro" style:font-name-complex="Dreaming Outloud Pro" fo:color="#002060" fo:font-size="22pt" style:font-size-asian="22pt" style:font-size-complex="22pt"/>
    </style:style>
    <style:style style:name="P57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58" style:parent-style-name="Normal" style:family="paragraph">
      <style:paragraph-properties fo:text-align="center" fo:margin-bottom="0in"/>
      <style:text-properties style:font-name="Dreaming Outloud Pro" style:font-name-complex="Dreaming Outloud Pro" fo:font-size="10pt" style:font-size-asian="10pt" style:font-size-complex="10pt"/>
    </style:style>
    <style:style style:name="P59" style:parent-style-name="Normal" style:family="paragraph">
      <style:paragraph-properties fo:text-align="center" fo:margin-bottom="0in"/>
      <style:text-properties style:font-name="Dreaming Outloud Pro" style:font-name-complex="Dreaming Outloud Pro" fo:color="#002060" fo:font-size="20pt" style:font-size-asian="20pt" style:font-size-complex="20pt"/>
    </style:style>
    <style:style style:name="T60" style:parent-style-name="DefaultParagraphFont" style:family="text">
      <style:text-properties style:letter-kerning="false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  <style:style style:family="graphic" style:name="a0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4167in solid #0070c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5408" draw:id="id0" draw:style-name="a0" draw:name="Text Box 2" text:anchor-type="paragraph" svg:x="6.54167in" svg:y="2.52083in" svg:width="3.44792in" svg:height="3.70833in" style:rel-width="scale" style:rel-height="scale"><draw:text-box><text:p text:style-name="P3">Other information</text:p><text:p text:style-name="P4">* Our cloakroom area is very small so only send your child with their blue bag they were<text:s/>gifted each day.</text:p><text:p text:style-name="P5">* Snack time is only 10 minutes long, please send your child with a small snack that they can open themselves and can be eaten in that time.</text:p><text:p text:style-name="P6"><text:span text:style-name="T7">*</text:span><text:span text:style-name="T8">PLEASE LABEL ALL YOUR CHILDREN’S BELONGINGS, INCLUDING SCHOOL UNIFORM, BAGS, SNACK TUBS AND SHOES</text:span></text:p><text:p text:style-name="P9">*Please remember classdojo will be used by teachers to share information with you.<text:s/>We will not reply to chats.<text:s/>If you wish to speak to either of us please contact us via the school office, or via email:-</text:p><text:p text:style-name="P10"><text:span text:style-name="T11">Mrs</text:span><text:span text:style-name="T12">.<text:s/></text:span><text:a xlink:href="mailto:Copeland-%20gw19hewbycopeland@ea.dumgal.sch.uk%20" office:target-frame-name="_top" xlink:show="replace">Copeland- gw19hewbycopeland@ea.dumgal.sch.uk<text:s/></text:a></text:p><text:p text:style-name="P13">Mrs Woods<text:s/>– gw08woodsdeborah@ea.dumgal.sch.uk</text:p><text:p text:style-name="P14">If it is a small query you can catch us at the door at 3pm, after we have dismissed our class.</text:p><text:p text:style-name="P15"/></draw:text-box><svg:title/><svg:desc/></draw:frame><draw:frame draw:z-index="251659264" draw:id="id1" draw:style-name="a1" draw:name="Text Box 2" text:anchor-type="paragraph" svg:x="6.55208in" svg:y="0.02083in" svg:width="3.42639in" svg:height="2.39583in" style:rel-width="scale" style:rel-height="scale"><draw:text-box><text:p text:style-name="P16">Numeracy and Maths focus<text:s/>in Term 1</text:p><text:p text:style-name="P17">Identifying and recognising<text:s/></text:p><text:p text:style-name="P18">numbers *Counting groups of objects<text:s/></text:p><text:p text:style-name="P19">carefully * Ordering numbers *<text:s/></text:p><text:p text:style-name="P20">Forwards and backwards number<text:s/></text:p><text:p text:style-name="P21">sequences *Shape and pattern *<text:s/></text:p><text:p text:style-name="P22">Amount vocabulary * Estimating and<text:s/></text:p><text:p text:style-name="P23">checking our estimates * Seeing<text:s/></text:p><text:p text:style-name="P24">amounts without counting</text:p></draw:text-box><svg:title/><svg:desc/></draw:frame><draw:frame draw:z-index="251667456" draw:id="id2" draw:style-name="a2" draw:name="Text Box 2" text:anchor-type="paragraph" svg:x="-0.47917in" svg:y="3.19792in" svg:width="3.54028in" svg:height="3.03056in" style:rel-width="scale" style:rel-height="scale"><draw:text-box><text:p text:style-name="P25">Health &amp; Wellbeing</text:p><text:p text:style-name="P26"><text:span text:style-name="T27"><text:s/></text:span><text:span text:style-name="T28">Expressing our opinions and respecting the opinions of others * Manners and respect * Building relationships * Sharing and fairness * Understanding risks and how to stay safe *Children’s Rights * My place in the school community * Different types of families * My next steps and achievements * The Zones of Regulation and how they can help us manage our emotions and needs.</text:span></text:p><text:p text:style-name="P29"/><text:p text:style-name="P30">Our PE days are Wednesday and Thursday. Please send your child to school dressed in their PE kit on these days.<text:s/>On PE days your child can come to school wearing their trainers.<text:s/></text:p><text:p text:style-name="P31">The children will remain in their kits for the whole day.</text:p><text:p text:style-name="P32"/></draw:text-box><svg:title/><svg:desc/></draw:frame><draw:frame draw:z-index="251663360" draw:id="id3" draw:style-name="a3" draw:name="Text Box 2" text:anchor-type="paragraph" svg:x="-0.44861in" svg:y="0.02083in" svg:width="3.51042in" svg:height="3.07292in" style:rel-width="scale" style:rel-height="scale"><draw:text-box><text:p text:style-name="P33">Literacy focus in Term 1<text:s/></text:p><text:p text:style-name="P34"><text:s/>Taking turns when listening and<text:s/></text:p><text:p text:style-name="P35">talking *Pencil and scissor control<text:s/></text:p><text:p text:style-name="P36">*Identifying rhyming words and<text:s/></text:p><text:p text:style-name="P37">trying to think of our own rhyming<text:s/></text:p><text:p text:style-name="P38">words. *Listening to sounds and<text:s/></text:p><text:p text:style-name="P39">thinking about where we hear those<text:s/></text:p><text:p text:style-name="P40">sounds in words. *Letter formation<text:s/></text:p><text:p text:style-name="P41">*Writing and drawing for fun during<text:s/></text:p><text:p text:style-name="P42">play * Following instructions *<text:s/></text:p><text:p text:style-name="P43">Retelling stories</text:p></draw:text-box><svg:title/><svg:desc/></draw:frame><draw:frame draw:z-index="251671552" draw:id="id4" draw:style-name="a4" draw:name="Text Box 2" text:anchor-type="paragraph" svg:x="3.22917in" svg:y="3.18125in" svg:width="3.14514in" svg:height="3.0625in" style:rel-width="scale" style:rel-height="scale"><draw:text-box><text:p text:style-name="P44">IDL focus this term</text:p><text:p text:style-name="P45">Our<text:s/>topic learning in Term 1 will begin with families and homes. We will then lead our learning through pupil voice<text:s/></text:p><text:p text:style-name="P46">and interests</text:p><text:p text:style-name="P47"/><text:p text:style-name="P48">“Learning across the curriculum” in other areas this term</text:p><text:p text:style-name="P49"><text:span text:style-name="T50">Art<text:s/></text:span><text:span text:style-name="T51">– mixing colours * using different materials * Using visual elements to show mood<text:s/></text:span><text:span text:style-name="T52">Music</text:span><text:span text:style-name="T53"><text:s/>– singing songs to develop memory, rhythm and rhyme *<text:s/></text:span><text:span text:style-name="T54">Dance</text:span><text:span text:style-name="T55"><text:s/>- Counting beats * Copying movements * Working in a safe space</text:span></text:p></draw:text-box><svg:title/><svg:desc/></draw:frame><draw:frame draw:z-index="251661312" draw:id="id5" draw:style-name="a5" draw:name="Text Box 2" text:anchor-type="paragraph" svg:x="3.21875in" svg:y="0.02083in" svg:width="3.16667in" svg:height="1.43681in" style:rel-width="scale" style:rel-height="scale"><draw:text-box><text:p text:style-name="P56">Welcome to Primary 1<text:s/></text:p><text:p text:style-name="P57">Mrs Copeland – Monday, Tuesday &amp; Wednesday</text:p><text:p text:style-name="P58">Mrs Woods – Wednesday, Thursday &amp; Friday</text:p><text:p text:style-name="P59">Term 1</text:p></draw:text-box><svg:title/><svg:desc/></draw:frame><text:span text:style-name="T60"><draw:frame draw:z-index="251669504" draw:style-name="a6" draw:name="Picture 2" text:anchor-type="paragraph" svg:x="0in" svg:y="1.63403in" svg:width="1.35972in" svg:height="1.36806in" style:rel-width="scale" style:rel-height="scale"><draw:image xlink:href="media/image1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reaming Outloud Pro" svg:font-family="Dreaming Outloud Pro" style:font-family-generic="script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center"/>
      <style:text-properties style:font-name="Dreaming Outloud Pro" style:font-name-complex="Dreaming Outloud Pro" fo:font-weight="bold" style:font-weight-asian="bold" style:font-weight-complex="bold" fo:color="#0070C0" fo:font-size="22pt" style:font-size-asian="22pt" style:font-size-complex="22pt"/>
    </style:style>
  </office:automatic-styles>
  <office:master-styles>
    <style:master-page style:name="MP0" style:page-layout-name="PL0">
      <style:header>
        <text:p text:style-name="P2">Heathhall Primary School Termly Class Newsletter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meron, Evonne</meta:initial-creator>
    <dc:creator>Mrs Woods</dc:creator>
    <meta:creation-date>2026-09-02T09:19:00Z</meta:creation-date>
    <dc:date>2026-09-03T16:04:00Z</dc:date>
    <meta:template xlink:href="Normal" xlink:type="simple"/>
    <meta:editing-cycles>6</meta:editing-cycles>
    <meta:editing-duration>PT7440S</meta:editing-duration>
    <meta:document-statistic meta:page-count="1" meta:paragraph-count="1" meta:word-count="1" meta:character-count="7" meta:row-count="1" meta:non-whitespace-character-count="7"/>
  </office:meta>
</office:document-meta>
</file>